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DejaVu Sans" svg:font-family="DejaVu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Шрифтабзацузапромовчанням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3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4" style:parent-style-name="Шрифтабзацузапромовчанням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5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6" style:parent-style-name="Шрифтабзацузапромовчанням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T7" style:parent-style-name="Шрифтабзацузапромовчанням" style:family="text">
      <style:text-properties style:font-name="Times New Roman" fo:font-size="14pt" style:font-size-asian="14pt" style:font-size-complex="14pt"/>
    </style:style>
    <style:style style:name="T8" style:parent-style-name="Шрифтабзацузапромовчанням" style:family="text">
      <style:text-properties style:font-name="Times New Roman" fo:font-weight="bold" style:font-weight-asian="bold" style:font-weight-complex="bold" fo:font-size="14pt" style:font-size-asian="14pt" style:font-size-complex="14pt"/>
    </style:style>
    <style:style style:name="P9" style:parent-style-name="Standard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olumn11" style:family="table-column">
      <style:table-column-properties style:column-width="6.693in" style:use-optimal-column-width="false"/>
    </style:style>
    <style:style style:name="Table10" style:family="table">
      <style:table-properties style:width="6.693in" fo:margin-left="0in" table:align="center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4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7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20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2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2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32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3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34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3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3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3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3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3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42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43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4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45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4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4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4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4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52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53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5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55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5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5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5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5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6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6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64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65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6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67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6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6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7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7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7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7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7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7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78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79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8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81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8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8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8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8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8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8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8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8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9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93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94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9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96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9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9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9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0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0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0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0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0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07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08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0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10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11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1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1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1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1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18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19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2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21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12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2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2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2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2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29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30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3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32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13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3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3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3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3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3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3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4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43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44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4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46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14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4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4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5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5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5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5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5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57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58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5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60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16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6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6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6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6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6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6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70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71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7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73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17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7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7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7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7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7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8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8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8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85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86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87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8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89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19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9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9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9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9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19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198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99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00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0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02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20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0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0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0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0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0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0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212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13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14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1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16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21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1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221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22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23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2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25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22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2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2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2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3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3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3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3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3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3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3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239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40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41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4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43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24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4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4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47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4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49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5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5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5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255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56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57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58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59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260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61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6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63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6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6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6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34in solid #000000" style:writing-mode="lr-tb" fo:padding-top="0.0395in" fo:padding-left="0.0395in" fo:padding-bottom="0.0395in" fo:padding-right="0.0395in"/>
    </style:style>
    <style:style style:name="T269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70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71" style:parent-style-name="Шрифтабзацузапромовчанням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72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73" style:parent-style-name="Шрифтабзацузапромовчанням" style:family="text"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274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75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76" style:parent-style-name="Шрифтабзацузапромовчанням" style:family="text">
      <style:text-properties style:font-name="Times New Roman" fo:font-size="12pt" style:font-size-asian="12pt" style:font-size-complex="12pt"/>
    </style:style>
    <style:style style:name="T277" style:parent-style-name="Шрифтабзацузапромовчанням" style:family="text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<text:span text:style-name="T2">Нові надходження до</text:span><text:span text:style-name="T3"><text:line-break/></text:span><text:span text:style-name="T4">Бібліотеки Конституційного Суду України</text:span><text:span text:style-name="T5"><text:line-break/></text:span><text:span text:style-name="T6">періодичних друкованих видань</text:span><text:span text:style-name="T7"><text:line-break/></text:span><text:span text:style-name="T8">(травень-червень 2026 року)</text:span></text:p>
      <text:p text:style-name="P9"/>
      <table:table table:style-name="Table10">
        <table:table-columns>
          <table:table-column table:style-name="TableColumn11"/>
        </table:table-columns>
        <table:table-row table:style-name="TableRow12">
          <table:table-cell table:style-name="TableCell13">
            <text:p text:style-name="Standard"><text:span text:style-name="T14">1. Кішловський, М. Адміністратегія. Ваша успішна кар'єра у сфері державного управління [Текст] / М. Кішловський, І. Кішловська. — Київ : Основи, 2017. — 368 с.. — ISBN 978-966-500-809-5</text:span></text:p>
          </table:table-cell>
        </table:table-row>
        <table:table-row table:style-name="TableRow15">
          <table:table-cell table:style-name="TableCell16">
            <text:p text:style-name="Standard"><text:span text:style-name="T17">2. <text:s/>Науково-практичний коментар до Закону України "Про запобігання корупції" [Текст] / ред. М.І. Хавронюк. — Київ : Ваіте, 2018. — 472 с.. — ISBN 978-966-2310-94-8</text:span></text:p>
          </table:table-cell>
        </table:table-row>
        <table:table-row table:style-name="TableRow18">
          <table:table-cell table:style-name="TableCell19">
            <text:p text:style-name="Standard"><text:span text:style-name="T20">3. Право та юстиція [Текст] : науково-практичний юридичний журнал. — 2025. — № 3-4(№32-33). — 193 с.</text:span><text:span text:style-name="T21"><text:line-break/></text:span><text:span text:style-name="T22">Зміст:<text:s/></text:span><text:span text:style-name="T23"><text:line-break/><text:s text:c="3"/>1) Журавльова, З. В. Інтеграція інституту підтримуваного прийняття рішень у нотаріальну діяльність: міждисциплінарний підхід / З.В. Журавльова. — С. 5-21</text:span><text:span text:style-name="T24"><text:line-break/><text:s text:c="3"/>2) Обушенко, Н. М. Гнучність трудового законодавства в умовах воєнного стану: межі допустимого обмеження трудових прав та гарантійний потенціал галузі / Н.М. Обушенко. — С. 22-36</text:span><text:span text:style-name="T25"><text:line-break/><text:s text:c="3"/>3) Жукевич, І. В. Ефективність судового контролю за виконанням рішень у цивільному судочинстві України у справах з трудових правовідносин: стан, проблеми, перспективи / І.В. Жукевич. — С. 37-48</text:span><text:span text:style-name="T26"><text:line-break/><text:s text:c="3"/>4) Луцький, Р. П. Погляд на юриспруденцію та правоохоронну діяльність через призму методології наукових досліджень / Р.П. Луцький. — С. 49-58</text:span><text:span text:style-name="T27"><text:line-break/><text:s text:c="3"/>5) Адміністративний акт в системі адміністративного права Франції та України: порівняльна характеристика / В.В. Галунько, Р.Б. Шишка, О.В. Фелик, В.В. Галунько, А.С. Улянченко. — С. 61-75</text:span><text:span text:style-name="T28"><text:line-break/><text:s text:c="3"/>6) Бобрик, В. І. Стан і перспективи поглиблення уніфікації процедур судового контролю за виконанням судових рішень в адміністративному, цивільному та господарському судочинстві / В.І. Бобрик. — С. 76-89</text:span><text:span text:style-name="T29"><text:line-break/><text:s text:c="3"/>7) Бабецька, І. Я. Особливості правового регулювання земельного сервітуту у період воєнного стану в Україні / І.Я. Бабецька. — С. 90-108</text:span></text:p>
          </table:table-cell>
        </table:table-row>
        <table:table-row table:style-name="TableRow30">
          <table:table-cell table:style-name="TableCell31">
            <text:p text:style-name="Standard"><text:span text:style-name="T32">4. Вісник Національної академiї правових наук України [Текст]. — 2026. — Том 33, № 1. — 392 с.</text:span><text:span text:style-name="T33"><text:line-break/></text:span><text:span text:style-name="T34">Зміст:<text:s/></text:span><text:span text:style-name="T35"><text:line-break/><text:s text:c="3"/>1) Мерник, А. М. Феномен цифрової реальності: трансформація людської ідентичності у постгуманістичну епоху / Мерник А.М.. — С. 17-32</text:span><text:span text:style-name="T36"><text:line-break/><text:s text:c="3"/>2) Самбор, М. А. Досвід законопроєктної діяльності Верховної Ради України з урегулювання здійснення права на свободу мирних зібрань / Самбор М.А.. — С. 31-52</text:span><text:span text:style-name="T37"><text:line-break/><text:s text:c="3"/>3) Синєгубов, О. В. Концептуалізація "цифрових прав" та здійснення прав дітей у цифровому середовищі в контексті цифрового конституціоналізму / Синєгубов О.В.. — С. 53-95</text:span><text:span text:style-name="T38"><text:line-break/><text:s text:c="3"/>4) Левченко, К. Б. Гендерна складова євроінтеграційної діяльності: історико-правовий аналіз / Левченко К.Б.. — С. 111-130</text:span><text:span text:style-name="T39"><text:line-break/><text:s text:c="3"/>5) Вінник, О. М. Ризики цифровізації та партнерства: правовий аспект / Вінник О.М., Великанова М.М.. — С. 220-238</text:span></text:p>
          </table:table-cell>
        </table:table-row>
        <table:table-row table:style-name="TableRow40">
          <table:table-cell table:style-name="TableCell41">
            <text:p text:style-name="Standard"><text:span text:style-name="T42">5</text:span><text:span text:style-name="T43">. Мала енциклопедія нотаріуса [Текст]. — 2026. — № 2(146) : Нотаріальний процес. — 168 с.</text:span><text:span text:style-name="T44"><text:line-break/></text:span><text:span text:style-name="T45">Зміст:<text:s/></text:span><text:span text:style-name="T46"><text:line-break/><text:s text:c="3"/>1) Печений, О. Про деякі проблеми припинення зобов'язання / Печений О.. — С. 89-101</text:span><text:span text:style-name="T47"><text:line-break/><text:s text:c="3"/>2) Марченко, В. Штучний інтелект: допоміжний інструмент чи загроза юридичним професіям / Марченко В.. — С. 112-121</text:span><text:span text:style-name="T48"><text:line-break/></text:span><text:soft-page-break/><text:span text:style-name="T49"><text:s text:c="3"/>3) Розгон, О. Проблеми практичного застосування механізму зміни черговості спадкування та надання права на спадкування разом зі спадкоємцем / Розгон О.. — С. 122-130</text:span></text:p>
          </table:table-cell>
        </table:table-row>
        <text:soft-page-break/>
        <table:table-row table:style-name="TableRow50">
          <table:table-cell table:style-name="TableCell51">
            <text:p text:style-name="Standard"><text:span text:style-name="T52">6</text:span><text:span text:style-name="T53">. Право України [Текст] : юридичний журнал : юридичний журнал. — 2024. — № 8 : Засудження збройної агресії Російської Федерації як держави-терориста проти України: міжнародний та національний аспекти. — 146 с.</text:span><text:span text:style-name="T54"><text:line-break/></text:span><text:span text:style-name="T55">Зміст:<text:s/></text:span><text:span text:style-name="T56"><text:line-break/><text:s text:c="3"/>1) Рабінович, С. Науковий коментар до Резолюції Генеральної Асамблеї ООН ES-11/5 "Сприяння правовому захисту та забезпечення відшкодування шкоди у зв'язку з агресією проти України", ухваленої 14 листопада 2022 р. / Рабінович С.. — С. 24-30</text:span><text:span text:style-name="T57"><text:line-break/><text:s text:c="3"/>2) Пацурківський, П. Джерела The Rule of Law згідно з Конціпцією Тома Бінгема / Пацурківський П., Гаврилюк Р.. — С. 31-45</text:span><text:span text:style-name="T58"><text:line-break/><text:s text:c="3"/>3) Демченко, С. Особливості конституційного регулювання суддівського індемнітету в Україні / Демченко С.. — С. 46-60</text:span><text:span text:style-name="T59"><text:line-break/><text:s text:c="3"/>4) Омельченко, О. Право на участь у клінічних дослідженнях лікарських засобів крізь призму права на охорону здоров'я / Омельченко О.. — С. 61-70</text:span><text:span text:style-name="T60"><text:line-break/><text:s text:c="3"/>5) Богуцький, П. Публічне адміністрування у сфері оборони України: телеологія воєнної безпеки / Богуцький П.. — С. 71-82</text:span><text:span text:style-name="T61"><text:line-break/><text:s text:c="3"/>6) Захист персональних даних крізь призму права на приватність: французький досвід. — С. 115-121</text:span></text:p>
          </table:table-cell>
        </table:table-row>
        <table:table-row table:style-name="TableRow62">
          <table:table-cell table:style-name="TableCell63">
            <text:p text:style-name="Standard"><text:span text:style-name="T64">7</text:span><text:span text:style-name="T65">. Право України [Текст] : юридичний журнал. — 2024. — № 10 : Протидія російській агресії в Україні: юридичний аспект (у контексті наукової спадщини академіка Петра Рабіновича). — 195 с.</text:span><text:span text:style-name="T66"><text:line-break/></text:span><text:span text:style-name="T67">Зміст:<text:s/></text:span><text:span text:style-name="T68"><text:line-break/><text:s text:c="3"/>1) Стовба, О. Чи може право щось зробити з війною? / Стовба О.. — С. 13-27</text:span><text:span text:style-name="T69"><text:line-break/><text:s text:c="3"/>2) Рабінович, С. Людяність, сумління і явна злочинність: теорійні аспекти застосування нюрнберзьких принципів / Рабінович С.. — С. 28-46</text:span><text:span text:style-name="T70"><text:line-break/><text:s text:c="3"/>3) Гудима, Д. Право на компенсацію моральної шкоди, завданої державою-агресором: деякі проблеми вітчизняної судової практики / Гудима Д.. — С. 63-79</text:span><text:span text:style-name="T71"><text:line-break/><text:s text:c="3"/>4) Тополевський, Р. Механізми ООН з документування міжнародних злочинів Російської Федерації проти України / Тополевський Р.. — С. 80-95</text:span><text:span text:style-name="T72"><text:line-break/><text:s text:c="3"/>5) Дудаш, Т. Властива правнича мова як засіб протидіяти російській агресії проти України (під оглядом наукового спадку академіка Петра Рабіновича) / Дудаш Т.. — С. 96-115</text:span><text:span text:style-name="T73"><text:line-break/><text:s text:c="3"/>6) Стефанчук, Р. Гарантії зовнішньої підтримки України в умовах воєнного стану: безпековий напрям / Стефанчук Р.. — С. 121-136</text:span><text:span text:style-name="T74"><text:line-break/><text:s text:c="3"/>7) Ємельяненко, К. Міжнародно-правові та національні механізми подолання екологічних наслідків збройної агресії Російської Федерації проти України / Ємельяненко К., Ладиченко В., Яринко Б.. — С. 151-164</text:span><text:span text:style-name="T75"><text:line-break/><text:s text:c="3"/>8) Гринишин, М. Питання щодо визначення агресії у міжнародному праві за підсумками другої світової війни / Гринишин М.. — С. 165-184</text:span></text:p>
          </table:table-cell>
        </table:table-row>
        <table:table-row table:style-name="TableRow76">
          <table:table-cell table:style-name="TableCell77">
            <text:p text:style-name="Standard"><text:span text:style-name="T78">8</text:span><text:span text:style-name="T79">. Право України [Текст] : юридичний журнал. — 2024. — № 11 : Теоретико-прикладні засади застосування Закону України "Про адміністративну процедуру": до першої річниці дії Закону. — 131 с.</text:span><text:span text:style-name="T80"><text:line-break/></text:span><text:span text:style-name="T81">Зміст:<text:s/></text:span><text:span text:style-name="T82"><text:line-break/><text:s text:c="3"/>1) Тимощук, В. Дискусійні питання предмета і сфери дії Закону України "Про адміністративну процедуру" / Тимощук В.. — С. 14-29</text:span><text:span text:style-name="T83"><text:line-break/><text:s text:c="3"/>2) Школик, А. Інші суб'єкти, що виконують функції публічної адміністрації / Школик А.. — С. 30-41</text:span><text:span text:style-name="T84"><text:line-break/><text:s text:c="3"/>3) Бойко, І. Строки в адміністративній процедурі / Бойко І.. — С. 42-59</text:span><text:span text:style-name="T85"><text:line-break/><text:s text:c="3"/>4) Соловйова, О. Чинність адміністративного акта: теоретичні підходи та практичні аспекти / Соловйова О.. — С. 60-70</text:span><text:span text:style-name="T86"><text:line-break/><text:s text:c="3"/>5) Карабін, Т. Виконання адміністративних актів: нові правила адміністративно-процедурного законодавства / Карабін Т.. — С. 71-83</text:span><text:span text:style-name="T87"><text:line-break/><text:s text:c="3"/>6) Квасніцька, О. Теоретико-правові засади визначення містобудівних відносин та їх<text:s/></text:span><text:soft-page-break/><text:span text:style-name="T88">класифікація / Квасніцька О.. — С. 92-105</text:span><text:span text:style-name="T89"><text:line-break/><text:s text:c="3"/>7) Скомороха, Л. Окремі складові посади судді в Україні / Скомороха Л.. — С. 106-114</text:span><text:span text:style-name="T90"><text:line-break/><text:s text:c="3"/>8) Заярний, О. До питання дотримання інформаційних прав споживачів у галузі електронної комерції: європейський досвід і пропозиції для України / Заярний О.. — С. 115-127</text:span></text:p>
          </table:table-cell>
        </table:table-row>
        <text:soft-page-break/>
        <table:table-row table:style-name="TableRow91">
          <table:table-cell table:style-name="TableCell92">
            <text:p text:style-name="Standard"><text:span text:style-name="T93">9</text:span><text:span text:style-name="T94">. Право України [Текст] : юридичний журнал. — 2024. — № 12 : Витоки української державності: проблемні аспекти і нові підходи. — 179 с.</text:span><text:span text:style-name="T95"><text:line-break/></text:span><text:span text:style-name="T96">Зміст:<text:s/></text:span><text:span text:style-name="T97"><text:line-break/><text:s text:c="3"/>1) Бойко, І. Питання концепції наукової доктрини української державності / Бойко І.. — С. 9-17</text:span><text:span text:style-name="T98"><text:line-break/><text:s text:c="3"/>2) Терлюк, І. Кіммерійці як перші носії державності на території сучасної України / Терлюк І.. — С. 18-31</text:span><text:span text:style-name="T99"><text:line-break/><text:s text:c="3"/>3) Олійник, Ю. Скіфська держава та її місце в історії українського державотворення (VII-III ст. до н. е.) / Олійник Ю.. — С. 32-49</text:span><text:span text:style-name="T100"><text:line-break/><text:s text:c="3"/>4) Бойко, І. Джерела права скіфської держави та їх значення для розвитку державотворчих процесів на території України / Бойко І., Ковальчук І, Заяць О.. — С. 50-65</text:span><text:span text:style-name="T101"><text:line-break/><text:s text:c="3"/>5) Гавриленко, о. Демократичні традиції античних полісів Північного Причорномор'я та їх вплив на майбутні державотворчі процеси на території України / Гавриленко о.. — С. 66-84</text:span><text:span text:style-name="T102"><text:line-break/><text:s text:c="3"/>6) Мацелюк, І. Боспорське Царство та його вплив на становлення української державності / Мацелюк І.. — С. 85-94</text:span><text:span text:style-name="T103"><text:line-break/><text:s text:c="3"/>7) Дроздов, О. Презумпція невинуватості як аксіологічний і нормативний феномен: концептуальний аналіз / Дроздов О., Дроздова О., Ковтун В.. — С. 115-147</text:span><text:span text:style-name="T104"><text:line-break/><text:s text:c="3"/>8) Білецька, Л. Поняття судового прецеденту в українській правовій доктрині / Білецька Л.. — С. 148-157</text:span></text:p>
          </table:table-cell>
        </table:table-row>
        <table:table-row table:style-name="TableRow105">
          <table:table-cell table:style-name="TableCell106">
            <text:p text:style-name="Standard"><text:span text:style-name="T107">10</text:span><text:span text:style-name="T108">. <text:s/>Право України [Текст] : юридичний журнал. — 2024. — № 9 : Правове регулювання економіки в умовах війни: проблеми та перспективи. — 171 с.</text:span><text:span text:style-name="T109"><text:line-break/></text:span><text:span text:style-name="T110">Зміст:<text:s/></text:span><text:span text:style-name="T111"><text:line-break/><text:s text:c="3"/>1) Сучасний стан правового регулювання публічних і оборонних закупівель та напрями його удосконалення в період повоєнного економічного відновлення України / Рєзнікова В., Пацурія Н, Поєдинок В., Головачова А.. — С. 15-27</text:span><text:span text:style-name="T112"><text:line-break/><text:s text:c="3"/>2) Повар, П. Поняття та елементи механізму самовиробництва електричної енергії за законодавством України / Повар П.. — С. 50-63</text:span><text:span text:style-name="T113"><text:line-break/><text:s text:c="3"/>3) Россильна, О. Адаптація законодавства України у сфері електронних даних про здоров'я до права Європейського Союзу / Россильна О.. — С. 64-73</text:span><text:span text:style-name="T114"><text:line-break/><text:s text:c="3"/>4) Селіванов, О. Міжнародні стандарти виконання судових рішень і механізми їх імплементації в українську правову систему / Селіванов О.. — С. 121-133</text:span><text:span text:style-name="T115"><text:line-break/><text:s text:c="3"/>5) Валендюк, О. Міжнародно-правові принципи відшкоджування шкоди, завданої унаслідок збройного конфлікту / Валендюк О.. — С. 134-147</text:span></text:p>
          </table:table-cell>
        </table:table-row>
        <table:table-row table:style-name="TableRow116">
          <table:table-cell table:style-name="TableCell117">
            <text:p text:style-name="Standard"><text:span text:style-name="T118">11</text:span><text:span text:style-name="T119">. Право України [Текст] : юридичний журнал. — 2025. — № 2 : Поступ України на шляху до членства в Європейському Союзі: верховенство права та основоположні права. — 130 с.</text:span><text:span text:style-name="T120"><text:line-break/></text:span><text:span text:style-name="T121">Зміст:<text:s/></text:span><text:span text:style-name="T122"><text:line-break/><text:s text:c="3"/>1) Бакалінська, О. Розвиток концепції недобросовісної конкуренції в праві Європейського Союзу / О. Бакалінська. — С. 24-38</text:span><text:span text:style-name="T123"><text:line-break/><text:s text:c="3"/>2) Ковальчук, В. Конституційна ідентичність і національні цінності в умовах перманентних загроз державному суверенітету України / В. Ковальчук. — С. 39-54</text:span><text:span text:style-name="T124"><text:line-break/><text:s text:c="3"/>3) Хоменко, В. Вилучення з державного реєстру як альтернатива ліквідації юридичної особи / В. Хоменко, М. Хоменко. — С. 66-89</text:span><text:span text:style-name="T125"><text:line-break/><text:s text:c="3"/>4) Заярний, О. Особливості захисту інформаційних прав європейським судом з прав людини з урахуванням прояву наслідків війни проти України / О. Заярний. — С. 90-101</text:span><text:span text:style-name="T126"><text:line-break/><text:s text:c="3"/>5) Посикалюк, О. Розвиток судової практики США щодо захисту авторських прав, пов'язаних із використанням штучного інтелекту / О. Посикалюк. — С. 102-112</text:span></text:p>
          </table:table-cell>
        </table:table-row>
        <text:soft-page-break/>
        <table:table-row table:style-name="TableRow127">
          <table:table-cell table:style-name="TableCell128">
            <text:p text:style-name="Standard"><text:span text:style-name="T129">12</text:span><text:span text:style-name="T130">. Право України [Текст] : юридичний журнал. — 2025. — № 3 : Поступ України на шляху до членства в Європейському Союзі: роль академічної юридичної науки. — 178 с.</text:span><text:span text:style-name="T131"><text:line-break/></text:span><text:span text:style-name="T132">Зміст:<text:s/></text:span><text:span text:style-name="T133"><text:line-break/><text:s text:c="3"/>1) Марцеляк, О. Конституційна реформа як важливий чинник конституціоналізації європейського курсу України / О. Марцеляк. — С. 15-24</text:span><text:span text:style-name="T134"><text:line-break/><text:s text:c="3"/>2) Камінська, Н. Україна - рушійна сила утвердження свободи, демократії, безпеки, прав людини та верховенства права як першооснови нового світового і європейського правопорядку / Н. Камінська, В. Демиденко. — С. 25-42</text:span><text:span text:style-name="T135"><text:line-break/><text:s text:c="3"/>3) Оніщенко, Н. Забезпечення гендерної рівності: модерація суспільного діалогу, виклики та інструменти їх подолання / Н. Оніщенко, Л. Малюга, М. Булкат. — С. 57-68</text:span><text:span text:style-name="T136"><text:line-break/><text:s text:c="3"/>4) Пархоменко, Н. Членство в Європейському Союзі як один з механізмів забезпечення національної безпеки / Н. Пархоменко. — С. 69-81</text:span><text:span text:style-name="T137"><text:line-break/><text:s text:c="3"/>5) Крусян, А. Конституційно-правова свобода людини як мета сучасного українського конституціоналізму: науково-доктринальний аналіз у контексті синергії з цінностями ЄС / А. Крусян. — С. 82-96</text:span><text:span text:style-name="T138"><text:line-break/><text:s text:c="3"/>6) Нікіфоренко, В. Політико-правові ідеї Конституції Миколи Міхновського / В. Нікіфоренко. — С. 113-122</text:span><text:span text:style-name="T139"><text:line-break/><text:s text:c="3"/>7) Айріян, К. Аналіз застосування рішень Конституційного Суду України Верховним Судом: за виключними обставинами / К. Айріян. — С. 123-136</text:span><text:span text:style-name="T140"><text:line-break/><text:s text:c="3"/>8) Дворніченко, А. Цивільно-правові аспекти регулювання цифрового середовища / А.Дворніченко. — С. 137-150</text:span></text:p>
          </table:table-cell>
        </table:table-row>
        <table:table-row table:style-name="TableRow141">
          <table:table-cell table:style-name="TableCell142">
            <text:p text:style-name="Standard"><text:span text:style-name="T143">13</text:span><text:span text:style-name="T144">. Право України [Текст] : юридичний журнал. — 2025. — № 4 : Поступ України на шляху до членства в Європейському Союзі: роль академічної юридичної науки (продовження). — 183 с.</text:span><text:span text:style-name="T145"><text:line-break/></text:span><text:span text:style-name="T146">Зміст:<text:s/></text:span><text:span text:style-name="T147"><text:line-break/><text:s text:c="3"/>1) Камінська, Н. Реалії і тенденції розвитку електронної демократії на місцевому рівні: спільні виклики для ЄС та України / Н. Камінська, В. Демиденко. — С. 9-25</text:span><text:span text:style-name="T148"><text:line-break/><text:s text:c="3"/>2) Суржинський, М. Виклики та можливості адаптації законодавства України до європейських стандартів захисту персональних даних у сфері штучного інтелекту / М. Суржинський. — С. 26-37</text:span><text:span text:style-name="T149"><text:line-break/><text:s text:c="3"/>3) Скрипнюк, О. Європейські стандарти демократії як орієнтир розвитку українського парламентаризму / О. Скрипнюк. — С. 38-57</text:span><text:span text:style-name="T150"><text:line-break/><text:s text:c="3"/>4) Пархоменко, Н. Ключові підходи до формування законодавства в аспекті його ефективності / Н. Пархоменко. — С. 69-81</text:span><text:span text:style-name="T151"><text:line-break/><text:s text:c="3"/>5) Кресіна, І. Справедливість як національна, європейська й універсальна цінність / І. Кресіна. — С. 82-90</text:span><text:span text:style-name="T152"><text:line-break/><text:s text:c="3"/>6) Сунєгін, С. Право людини на мир: питання правового забезпечення та захисту / С. Сунєгін. — С. 91-103</text:span><text:span text:style-name="T153"><text:line-break/><text:s text:c="3"/>7) Ємельяненко, К. До питання правового забезпечення діяльності територіальної громади як суб'єкта розпорядження екологічною інформацією / К. Ємельяненко, В. Ладиченко, Б. Яринко. — С. 132-147</text:span><text:span text:style-name="T154"><text:line-break/><text:s text:c="3"/>8) Греченко, В. Розробка і дослідження доктрини української державності в історико-правничій літературі доби незалежності України / В. Греченко. — С. 148-163</text:span></text:p>
          </table:table-cell>
        </table:table-row>
        <table:table-row table:style-name="TableRow155">
          <table:table-cell table:style-name="TableCell156">
            <text:p text:style-name="Standard"><text:span text:style-name="T157">14</text:span><text:span text:style-name="T158">. <text:s/>Право України [Текст] : юридичний журнал. — 2025. — № 5 : Притягнення вищоговійськово-політичного керівництва російської федерації до відповідальності за злочин агресії: підписання угоди про створення спеціального трибуналу щодо злочину російської агресії проти України. — 181 с.</text:span><text:span text:style-name="T159"><text:line-break/></text:span><text:span text:style-name="T160">Зміст:<text:s/></text:span><text:span text:style-name="T161"><text:line-break/><text:s text:c="3"/>1) Запобіжна функція правотворчої діяльності: напрями активізації з урахуванням методологічних підходів у праві Європейського Союзу до ідентифікації загроз гібридного характеру / В. Устименко, Р. Джабраілов, Т. Гудіма, С. Сєрєбряк. — С. 42-64</text:span><text:span text:style-name="T162"><text:line-break/><text:s text:c="3"/>2) Ваолевська, Л. Удосконалення планування законодавчоїдіяльності парламенту<text:s/></text:span><text:soft-page-break/><text:span text:style-name="T163">Верховною Радою України їх скликання / Л. Ваолевська, І. Мищак. — С. 65-77</text:span><text:span text:style-name="T164"><text:line-break/><text:s text:c="3"/>3) Організаційно-правові засади участі закладів вищої освіти в розвитку молодіжної інфраструктури України в умовах воєнного стану / Т. Кагановська. — С. 105-121</text:span><text:span text:style-name="T165"><text:line-break/><text:s text:c="3"/>4) Гаврилюк, Р. Воєнна доктрина податкового права України на терезах феміди: полемічні нотатки / Р. Гаврилюк, П. Пацурківський. — С. 122-141</text:span><text:span text:style-name="T166"><text:line-break/><text:s text:c="3"/>5) Оніщук, М. Мінімальні стандарти безпеки та захист персональних даних, або як суспільству пройти між скіллою та харибдою в умовах цифровізації / М. Оніщук, Н. Ахтирська. — С. 142-156</text:span><text:span text:style-name="T167"><text:line-break/><text:s text:c="3"/>6) Максимишин, Н. Оскарження рішень Вищої ради правосуддя у справах щодо притягнення суддів до дисциплінарної відповідальності: теоретичні аспекти та проблеми практики / Н. Максимишин, О. Ботюх. — С. 157-164</text:span></text:p>
          </table:table-cell>
        </table:table-row>
        <text:soft-page-break/>
        <table:table-row table:style-name="TableRow168">
          <table:table-cell table:style-name="TableCell169">
            <text:p text:style-name="Standard"><text:span text:style-name="T170">15</text:span><text:span text:style-name="T171">. <text:s/>Право України [Текст] : юридичний журнал. — 2025. — № 6 : Європейські праволюдинні стандарти у світлі наукового спадку професора Петра Рабіновича. — 151 с.</text:span><text:span text:style-name="T172"><text:line-break/></text:span><text:span text:style-name="T173">Зміст:<text:s/></text:span><text:span text:style-name="T174"><text:line-break/><text:s text:c="3"/>1) Дамірлі, М.  А. Науковий спадок Петра Рабіновича - скарб теоретичної юриспруденції / Мехман А. Дамірлі. — С. 13-31</text:span><text:span text:style-name="T175"><text:line-break/><text:s text:c="3"/>2) Рабінович, С. Професор Петро Рабінович - розробник засад теорії прав людини та їхнього міжнародного стандартизування / С. Рабінович, О. Томіна. — С. 32-51</text:span><text:span text:style-name="T176"><text:line-break/><text:s text:c="3"/>3) Наконечна, А. Правові потреби в концепції Петра Рабіновича: поняття та класифікації (в контексті європейських стандартів прав людини) / А. Наконечна. — С. 52-64</text:span><text:span text:style-name="T177"><text:line-break/><text:s text:c="3"/>4) Панкевич, О. Концептуально-теоретичні основи європейських стандартів соціальних прав людини крізь призму наукового спадку Петра Рабіновича / О. Панкевич. — С. 65-77</text:span><text:span text:style-name="T178"><text:line-break/><text:s text:c="3"/>5) Коломоєць, Т. Легітимні очікування як межа дискреції публічної адміністрації / Т. Коломоєць, В. Колпаков. — С. 78-90</text:span><text:span text:style-name="T179"><text:line-break/><text:s text:c="3"/>6) Бондаренко, І. Податкові стимули як інструмент державного регулювання будівельної галузі та інфраструктурних проєктів у ЄС: еволюція, типологія та імплементаційні виклики / І. Бондаренко. — С. 91-99</text:span><text:span text:style-name="T180"><text:line-break/><text:s text:c="3"/>7) Ковальчук, В. Громадський контроль за судовою владою та доброчесність суддів в Україні / В. Ковальчук. — С. 100-113</text:span><text:span text:style-name="T181"><text:line-break/><text:s text:c="3"/>8) Булгаков, С. Аналіз правової природи строку звернення до суду у трудових спорах на основі практики Верховного Суду / С. Булгаков. — С. 123-130</text:span><text:span text:style-name="T182"><text:line-break/><text:s text:c="3"/>9) Миткалик, С. Окремі питання правового регулювання антикорупційних програм у органах місцевого самоврядування / С. Миткалик. — С. 131-140</text:span></text:p>
          </table:table-cell>
        </table:table-row>
        <table:table-row table:style-name="TableRow183">
          <table:table-cell table:style-name="TableCell184">
            <text:p text:style-name="Standard"><text:span text:style-name="T185">16</text:span><text:span text:style-name="T186">.<text:s/></text:span><text:span text:style-name="T187">Право України [Текст] : юридичний журнал. — 2025. — № 7 : Європейські праволюдинні стандарти у світлі наукового спадку професора Петра Рабіновича (продовження). — 171 с.</text:span><text:span text:style-name="T188"><text:line-break/></text:span><text:span text:style-name="T189">Зміст:<text:s/></text:span><text:span text:style-name="T190"><text:line-break/><text:s text:c="3"/>1) Добрянський, С. Хартія основоположних прав ЄС як основа формування праволюдинних стандартів Європейського Союзу / С. Добрянський, Ю. Фартух-Стефанюк. — С. 9-20</text:span><text:span text:style-name="T191"><text:line-break/><text:s text:c="3"/>2) Дудаш, Т. Аргументовчі алгоритми Європейського Суду з прав людини як спроби правного вирішування / Т. Дудаш. — С. 21-41</text:span><text:span text:style-name="T192"><text:line-break/><text:s text:c="3"/>3) Сенюта, І. Духовна опіка як об'єкт права людини на медичну допомогу: європейські традиції та національні аксіоми / І. Сенюта. — С. 42-55</text:span><text:span text:style-name="T193"><text:line-break/><text:s text:c="3"/>4) Решота, В. Відступ України від зобов'язань за конвенцією про захист прав людини і основоположних свобод / В. Решота. — С. 56-70</text:span><text:span text:style-name="T194"><text:line-break/><text:s text:c="3"/>5) Бадида, А. Вплив строку повноважень на незалежність органів конституційної юрисдикції: теоретико-правовий і порівняльний аналіз / А. Бадида. — С. 113-121</text:span><text:span text:style-name="T195"><text:line-break/><text:s text:c="3"/>6) Галаєвський, Ю. Повноваження окремих органів та установ системи правосуддя щодо забезпечення організації роботи судів в Україні / Ю Галаєвський. — С. 138-149</text:span></text:p>
          </table:table-cell>
        </table:table-row>
        <table:table-row table:style-name="TableRow196">
          <table:table-cell table:style-name="TableCell197">
            <text:p text:style-name="Standard"><text:span text:style-name="T198">17</text:span><text:span text:style-name="T199">.<text:s/></text:span><text:span text:style-name="T200"><text:s/>Право України [Текст] : юридичний журнал. — 2025. — № 8 : Правниче забезпечення сучасного агроекологічного розвитку. — 199 с.</text:span><text:span text:style-name="T201"><text:line-break/></text:span><text:soft-page-break/><text:span text:style-name="T202">Зміст:<text:s/></text:span><text:span text:style-name="T203"><text:line-break/><text:s text:c="3"/>1) Малишева, Н. Багатовимірні виклики і загрози: випробування та стимул для довкіллєвої правотворчості в Україні / Н. Малишева. — С. 12-27</text:span><text:span text:style-name="T204"><text:line-break/><text:s text:c="3"/>2) Єрмоленко, І. Загальнотеоретична характеристика юридичної категорії "розвиток" у контексті агроекологічного розвитку / І. Єрмоленко. — С. 28-38</text:span><text:span text:style-name="T205"><text:line-break/><text:s text:c="3"/>3) Єрмоленко, В. Поняття і зміст юридичної категорії "агроекологічний розвиток" / В. Єрмоленко. — С. 39-50</text:span><text:span text:style-name="T206"><text:line-break/><text:s text:c="3"/>4) Курман, Т. Агроекологія: правничі праксеологічні підходи в забезпеченні продовольчої безпеки та сталого розвитку агросфери / Т. Курман. — С. 51-61</text:span><text:span text:style-name="T207"><text:line-break/><text:s text:c="3"/>5) Кулинич, П. Принцип кліматичної безпеки в аграрному і земельному праві України: генеза правничих засад, поняття, шляхи реалізації / П. Кулинич. — С. 84-100</text:span><text:span text:style-name="T208"><text:line-break/><text:s text:c="3"/>6) Лісова, Т. Актуальні питання правничого забезпечення використання та охорони земель у аграрному секторі в умовах кліматичних змін / Т. Лісова, Л. Лейба. — С. 101-112</text:span><text:span text:style-name="T209"><text:line-break/><text:s text:c="3"/>7) Горбаль, Н. Практичні цілі шлюбного договору як підгрунтя формування його змісту та забезпечення виконуваності / Н. Горбаль. — С. 152-169</text:span></text:p>
          </table:table-cell>
        </table:table-row>
        <text:soft-page-break/>
        <table:table-row table:style-name="TableRow210">
          <table:table-cell table:style-name="TableCell211">
            <text:p text:style-name="Standard"><text:span text:style-name="T212">18</text:span><text:span text:style-name="T213">.<text:s/></text:span><text:span text:style-name="T214"><text:s/>Право України [Текст] : юридичний журнал. — 2025. — № 9. — 216 с.</text:span><text:span text:style-name="T215"><text:line-break/></text:span><text:span text:style-name="T216">Зміст:<text:s/></text:span><text:span text:style-name="T217"><text:line-break/><text:s text:c="3"/>1) Гловюк, І. Деякі питання забезпечення права на справедливий суд за статутом Спеціального трибуналу щодо злочину агресії проти України / Гловюк І., Гринюк.. — С. 18-32</text:span><text:span text:style-name="T218"><text:line-break/><text:s text:c="3"/>2) Практика Європейського суду з прав людини як орієнтир у застосуванні оціночних понять / Бараннік Р.,</text:span></text:p>
          </table:table-cell>
        </table:table-row>
        <table:table-row table:style-name="TableRow219">
          <table:table-cell table:style-name="TableCell220">
            <text:p text:style-name="Standard"><text:span text:style-name="T221">19</text:span><text:span text:style-name="T222">.<text:s/></text:span><text:span text:style-name="T223"><text:s/>Право України [Текст] : юридичний журнал. — 2026. — № 1 : Конституційна процедура: теоретичні основи, практика реалізації в україні та досвід країн ЄС. — 299 с.</text:span><text:span text:style-name="T224"><text:line-break/></text:span><text:span text:style-name="T225">Зміст:<text:s/></text:span><text:span text:style-name="T226"><text:line-break/><text:s text:c="3"/>1) Щербанюк, О. Конституційна процедура і конституційне провадження: теоретичні суперечності та шляхи їх подолання / Щербанюк О., Базова Л.. — С. 11-26</text:span><text:span text:style-name="T227"><text:line-break/><text:s text:c="3"/>2) Савчин, М. Людиноцентричні засади конституційного процесу / Савчин М.. — С. 48-70</text:span><text:span text:style-name="T228"><text:line-break/><text:s text:c="3"/>3) Слінько, Т. Процедура внесення змін до Конституційї та судовий конституційний контроль за її дотриманням / Слінько Т., Берченко Г.. — С. 71-86</text:span><text:span text:style-name="T229"><text:line-break/><text:s text:c="3"/>4) Бориславська, О. Конституційне право на соціальний захист між політичним популізмом і реальним конституціоналізмом: роль конституційної юстиції / Бориславська О.. — С. 97-113</text:span><text:span text:style-name="T230"><text:line-break/><text:s text:c="3"/>5) Гураленко, Н. Техніка судової процедури: роль процесуальних форм у забезпеченні легальності судових рішень / Гураленко Н.. — С. 114-121</text:span><text:span text:style-name="T231"><text:line-break/><text:s text:c="3"/>6) Петришин, О. Процедурні моделі конституційного судочинства в європейських державах: порівняльно-правовий аналіз формалізації, фільтрації справ та ролі судді-доповідача / Петришин О., Житник О.. — С. 122-134</text:span><text:span text:style-name="T232"><text:line-break/><text:s text:c="3"/>7) Совгиря, О. Право на безпечне для життя і здоров'я довкілля: контури сучасного розуміння у світлі глобального екологічного конституціоналізму / Совгиря О.. — С. 135-151</text:span><text:span text:style-name="T233"><text:line-break/><text:s text:c="3"/>8) Пацурківський, П. Концепція праворозуміння та правопізнання Миколи Козюбри / Пацурківський П., Гаврилюк Р.. — С. 194-214</text:span><text:span text:style-name="T234"><text:line-break/><text:s text:c="3"/>9) Рєзнікова, В. Критерії ефективності господарського судочинства в контексті європейських підходів / Рєзнікова В., Щербина В.. — С. 215-242</text:span><text:span text:style-name="T235"><text:line-break/><text:s text:c="3"/>10) Пилипенко, В. Еволюція практики міжнародного кримінального правосуддя щодо злочинів проти людяності / Пилипенко В.. — С. 242-262</text:span><text:span text:style-name="T236"><text:line-break/><text:s text:c="3"/>11) Коломоєць, Т. Штучний інтелект в оптиці права Європейського Союзу / Коломоєць Т., Колпаков В.. — С. 263-276</text:span></text:p>
          </table:table-cell>
        </table:table-row>
        <table:table-row table:style-name="TableRow237">
          <table:table-cell table:style-name="TableCell238">
            <text:p text:style-name="Standard"><text:span text:style-name="T239">20</text:span><text:span text:style-name="T240">.<text:s/></text:span><text:span text:style-name="T241"><text:s/>Право України [Текст]. — 2024. — № 7 : Угода про Асоціацію між Україною та Європейським Союзом: особливості в умовах правового статусу України як країни-кандидата на вступ до Європейського Союзу. — 135 с.</text:span><text:span text:style-name="T242"><text:line-break/></text:span><text:span text:style-name="T243">Зміст:<text:s/></text:span><text:span text:style-name="T244"><text:line-break/></text:span><text:soft-page-break/><text:span text:style-name="T245"><text:s text:c="3"/>1) Смирнова, К. Правозастосування Угоди про Асоціацію з ЄС у правопорядку України: судова практика / Смирнова К.. — С. 13-22</text:span><text:span text:style-name="T246"><text:line-break/><text:s text:c="3"/>2) Лазовські, А. Пришвидшення правового наближення в Україні після подання заявки на вступ до Європейського Союзу / Лазовські А., Комарова Т.. — С. 23-40</text:span><text:span text:style-name="T247"><text:line-break/><text:s text:c="3"/>3) Веселовський, Б. Специфіка стандартів незалежності суддів у розрізі переговорного розділу 23 Acquis ЄС "судова система та основоположні права" як ключ до членства в ЄС / Веселовський Б.. — С. 41-55</text:span><text:span text:style-name="T248"><text:line-break/><text:s text:c="3"/>4) Камінська, Н. Правові цінності Європейського Союзу та їхній вплив на національні правопорядки / Камінська Н.. — С. 56-77</text:span><text:span text:style-name="T249"><text:line-break/><text:s text:c="3"/>5) Погоджук, Р. Право споживача на інформацію про продукцію / Погоджук Р.. — С. 91-103</text:span><text:span text:style-name="T250"><text:line-break/><text:s text:c="3"/>6) Гринишин, М. Розкриття проблематики міжнародно-правової відповідальності держав за вчинення злочину агресії в українській юридичній науці / Гринишин М.. — С. 104-117</text:span><text:span text:style-name="T251"><text:line-break/><text:s text:c="3"/>7) Новий напрям гармонізації законодавства про неплатоспроможність у ЄС / Басула Б.. — С. 118-128</text:span><text:span text:style-name="T252"><text:line-break/><text:s text:c="3"/>8) Барабаш, Ю. Суттєвий науковий внесок вчених і практиків з публічного права під керівництвом професора, академіка А. Селіванова / Барабаш Ю.. — С. 129-134</text:span></text:p>
          </table:table-cell>
        </table:table-row>
        <text:soft-page-break/>
        <table:table-row table:style-name="TableRow253">
          <table:table-cell table:style-name="TableCell254">
            <text:p text:style-name="Standard"><text:span text:style-name="T255">21</text:span><text:span text:style-name="T256">.<text:s/></text:span><text:span text:style-name="T257"><text:s/>Право України [Текст]. — 2025. — № 1 : Витоки української державності: проблемні аспекти і нові підходи (продовження). — 187 с.</text:span><text:span text:style-name="T258"><text:line-break/></text:span><text:span text:style-name="T259">Зміст:<text:s/></text:span><text:span text:style-name="T260"><text:line-break/><text:s text:c="3"/>1) Терлюк, І. Готська державність на українських землях: політико-правова природа, соціальна структура та історичний вплив / І. Терлюк. — С. 9-24</text:span><text:span text:style-name="T261"><text:line-break/><text:s text:c="3"/>2) Шевчук, Л. Витоки українського державотворення епохи великого переселення народів: концептуальні історико-правові основи / Л. Шевчук, Т. Шевчук. — С. 25-44</text:span><text:span text:style-name="T262"><text:line-break/><text:s text:c="3"/>3) Гутів, Б. Становлення і розвиток держави антів як першої форми українського державотворення / Б. Гутів. — С. 45-55</text:span><text:span text:style-name="T263"><text:line-break/><text:s text:c="3"/>4) Бойко, І. Передумови становлення і розвиток Києво-Руської держави: історико-правові аспекти / І. Бойко. — С. 70-93</text:span><text:span text:style-name="T264"><text:line-break/><text:s text:c="3"/>5) Підстави і заходи забезпечення позову в господарському судочинстві України / В. Рєзнікова, В. Щербина, В. Устименко, Л. Ніколенко. — С. 144-163</text:span><text:span text:style-name="T265"><text:line-break/><text:s text:c="3"/>6) Гаврилюк, Р. Рахункова палата: юрисдикційні ціннісні виклики / Р. Гаврилюк, П. Пацукрівський. — С. 164-180</text:span><text:span text:style-name="T266"><text:line-break/><text:s text:c="3"/>7) Кобилецький, М. Вплив європейських джерел права на розвиток правової системи Києво-Руської держави / М. Кобилецький. — С. 94-109</text:span></text:p>
          </table:table-cell>
        </table:table-row>
        <table:table-row table:style-name="TableRow267">
          <table:table-cell table:style-name="TableCell268">
            <text:p text:style-name="Standard"><text:span text:style-name="T269">22</text:span><text:span text:style-name="T270">.<text:s/></text:span><text:span text:style-name="T271"><text:s/>Юридична Україна [Текст] : науковий журнал. — 2026. — № 3 (279). — 72 с.</text:span><text:span text:style-name="T272"><text:line-break/></text:span><text:span text:style-name="T273">Зміст:<text:s/></text:span><text:span text:style-name="T274"><text:line-break/><text:s text:c="3"/>1) Воробей, П. А. Витоки, сутність і значення права / Воробей П.А., Вільгушинський М.Й., Мельник П.В.,. — С. 21-30</text:span><text:span text:style-name="T275"><text:line-break/><text:s text:c="3"/>2) Базов, О. Міжнародно-правові засади формування Офісу прокурора Спеціального трибуналу щодо злочину агресії проти України / Базов О., Базов В.П., Дере Я.. — С. 31-40</text:span><text:span text:style-name="T276"><text:line-break/><text:s text:c="3"/>3) Сак, В. В. Місцеве самоврядування в сучасній Україні: теоретико-методологічні засади / Сак В.В.. — С. 56-62</text:span><text:span text:style-name="T277"><text:line-break/><text:s text:c="3"/>4) Омельченко, А. В. Адміністративно-правова природа державної системи правової охорони інтелектуальної власності / Омельченко А.В.. — С. 63-69</text:span></text:p>
          </table:table-cell>
        </table:table-row>
      </table:table>
      <text:p text:style-name="Звичайни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DejaVu Sans" svg:font-family="DejaVu Sans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Arial" style:font-name-asian="DejaVu Sans" style:font-name-complex="DejaVu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uk" fo:country="UA" style:language-asian="uk" style:country-asian="UA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Заголовок2" style:default-outline-level="1">
      <style:paragraph-properties fo:keep-with-next="always" fo:text-align="center" fo:margin-top="0.0798in" fo:margin-bottom="0.0194in"/>
      <style:text-properties fo:font-weight="bold" style:font-weight-asian="bold" style:font-weight-complex="bold" fo:font-size="12pt" style:font-size-asian="12pt" style:font-size-complex="12pt" fo:hyphenate="false"/>
    </style:style>
    <style:style style:name="Заголовок2" style:display-name="Заголовок 2" style:family="paragraph" style:parent-style-name="Heading" style:next-style-name="Заголовок3" style:default-outline-level="2">
      <style:paragraph-properties fo:margin-top="0.0395in" fo:margin-bottom="0.0194in"/>
      <style:text-properties fo:font-size="11pt" style:font-size-asian="11pt" style:font-size-complex="11pt" fo:hyphenate="false"/>
    </style:style>
    <style:style style:name="Заголовок3" style:display-name="Заголовок 3" style:family="paragraph" style:parent-style-name="Heading" style:next-style-name="Textbody" style:default-outline-level="3">
      <style:paragraph-properties fo:margin-top="0.0395in" fo:margin-bottom="0.0194in" fo:margin-left="0.2993in">
        <style:tab-stops/>
      </style:paragraph-properties>
      <style:text-properties fo:font-size="11pt" style:font-size-asian="11pt" style:font-size-complex="11pt" fo:hyphenate="false"/>
    </style:style>
    <style:style style:name="Звичайний" style:display-name="Звичайний" style:family="paragraph">
      <style:text-properties fo:hyphenate="false"/>
    </style:style>
    <style:style style:name="Шрифтабзацузапромовчанням" style:display-name="Шрифт абзацу за промовчанням" style:family="text"/>
    <text:list-style style:name="Outline" style:display-name="Outline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3" style:num-prefix="- 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>
      <style:paragraph-properties fo:margin-top="0.1666in" fo:margin-bottom="0.0833in"/>
      <style:text-properties fo:font-size="14pt" style:font-size-asian="14pt" style:font-size-complex="14pt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Назва" style:display-name="Назва" style:family="paragraph" style:parent-style-name="Standard" style:next-style-name="Підзаголовок">
      <style:paragraph-properties fo:text-align="center" fo:margin-top="0.0395in" fo:margin-bottom="0.0194in"/>
      <style:text-properties fo:font-weight="bold" style:font-weight-asian="bold" style:font-weight-complex="bold" fo:font-size="14pt" style:font-size-asian="14pt" style:font-size-complex="14pt" fo:hyphenate="false"/>
    </style:style>
    <style:style style:name="Підзаголовок" style:display-name="Підзаголовок" style:family="paragraph" style:parent-style-name="Standard" style:next-style-name="Textbody">
      <style:paragraph-properties fo:text-align="center" fo:margin-top="0.0395in" fo:margin-bottom="0.0194in"/>
      <style:text-properties fo:font-weight="bold" style:font-weight-asian="bold" style:font-weight-complex="bold" fo:font-size="12pt" style:font-size-asian="12pt" style:font-size-complex="12pt" fo:hyphenate="false"/>
    </style:style>
    <style:style style:name="Textbody" style:display-name="Text body" style:family="paragraph" style:parent-style-name="Standard">
      <style:paragraph-properties fo:margin-bottom="0.0395in"/>
      <style:text-properties fo:hyphenate="false"/>
    </style:style>
    <style:style style:name="Textbodybold" style:display-name="Text body bold" style:family="paragraph" style:parent-style-name="Standard">
      <style:paragraph-properties fo:margin-bottom="0.0395in"/>
      <style:text-properties fo:font-weight="bold" style:font-weight-asian="bold" fo:hyphenate="false"/>
    </style:style>
    <style:style style:name="Textbodyindent" style:display-name="Text body indent" style:family="paragraph" style:parent-style-name="Standard">
      <style:paragraph-properties fo:margin-bottom="0.0395in" fo:text-indent="0.1965in"/>
      <style:text-properties fo:hyphenate="false"/>
    </style:style>
    <style:style style:name="Textbodyright" style:display-name="Text body right" style:family="paragraph" style:parent-style-name="Standard">
      <style:paragraph-properties fo:text-align="end" fo:margin-bottom="0.0395in"/>
      <style:text-properties fo:hyphenate="false"/>
    </style:style>
    <style:style style:name="Textbodycenter" style:display-name="Text body center" style:family="paragraph" style:parent-style-name="Standard">
      <style:paragraph-properties fo:text-align="center" fo:margin-bottom="0.0395in"/>
      <style:text-properties fo:hyphenate="false"/>
    </style:style>
    <style:style style:name="T_bold" style:display-name="T_bold" style:family="text">
      <style:text-properties fo:font-weight="bold" style:font-weight-asian="bold"/>
    </style:style>
    <style:style style:name="NumberingSymbols" style:display-name="Numbering Symbols" style:family="text"/>
    <style:style style:name="BulletSymbols" style:display-name="Bullet Symbols" style:family="text"/>
    <text:list-style style:name="List_num" style:display-name="List_num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ist_bul" style:display-name="List_bul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outline-level-style>
      <text:outline-level-style text:level="2" style:num-suffix="." style:num-format="1" text:display-levels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outline-level-style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984in" fo:margin-bottom="0.5902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gor Karpenko</meta:initial-creator>
    <dc:creator>Ганна В. Масло</dc:creator>
    <meta:creation-date>2026-06-25T06:23:00Z</meta:creation-date>
    <dc:date>2026-06-25T06:29:00Z</dc:date>
    <meta:template xlink:href="Normal" xlink:type="simple"/>
    <meta:editing-cycles>3</meta:editing-cycles>
    <meta:editing-duration>PT360S</meta:editing-duration>
    <meta:document-statistic meta:page-count="7" meta:paragraph-count="45" meta:word-count="14598" meta:character-count="22874" meta:row-count="69" meta:non-whitespace-character-count="8321"/>
  </office:meta>
</office:document-meta>
</file>